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BiancoeneroRegular" svg:font-family="BiancoeneroRegular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" svg:font-family="Arial" style:font-family-generic="system" style:font-pitch="variable"/>
    <style:font-face style:name="BiancoeneroRegular1" svg:font-family="BiancoeneroRegular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List_20_Paragraph">
      <style:paragraph-properties fo:text-align="justify" style:justify-single-word="false"/>
    </style:style>
    <style:style style:name="P2" style:family="paragraph" style:parent-style-name="List_20_Paragraph" style:list-style-name="WWNum1">
      <style:paragraph-properties fo:text-align="justify" style:justify-single-word="false"/>
    </style:style>
    <style:style style:name="P3" style:family="paragraph" style:parent-style-name="List_20_Paragraph" style:list-style-name="WWNum2">
      <style:paragraph-properties fo:text-align="justify" style:justify-single-word="false"/>
    </style:style>
    <style:style style:name="P4" style:family="paragraph" style:parent-style-name="List_20_Paragraph" style:list-style-name="WWNum1">
      <style:paragraph-properties fo:margin-top="0cm" fo:margin-bottom="0cm" style:contextual-spacing="true" fo:line-height="100%"/>
    </style:style>
    <style:style style:name="P5" style:family="paragraph" style:parent-style-name="List_20_Paragraph" style:list-style-name="WWNum2">
      <style:paragraph-properties fo:margin-top="0cm" fo:margin-bottom="0cm" style:contextual-spacing="true" fo:line-height="100%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 fo:text-align="justify" style:justify-single-word="false"/>
      <style:text-properties style:font-name="Calibri" style:font-name-asian="Times New Roman" style:language-asian="it" style:country-asian="IT" style:font-name-complex="Times New Roman"/>
    </style:style>
    <style:style style:name="P8" style:family="paragraph" style:parent-style-name="Standard">
      <style:paragraph-properties fo:margin-top="0cm" fo:margin-bottom="0cm" style:contextual-spacing="false" fo:line-height="100%"/>
    </style:style>
    <style:style style:name="P9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10" style:family="paragraph" style:parent-style-name="Standard">
      <style:paragraph-properties fo:margin-top="0cm" fo:margin-bottom="0cm" style:contextual-spacing="false" fo:line-height="100%" fo:text-align="justify" style:justify-single-word="false"/>
    </style:style>
    <style:style style:name="P11" style:family="paragraph" style:parent-style-name="Standard">
      <style:paragraph-properties fo:margin-top="0cm" fo:margin-bottom="0cm" style:contextual-spacing="false" fo:line-height="100%"/>
      <style:text-properties fo:font-weight="bold" style:font-weight-asian="bold"/>
    </style:style>
    <style:style style:name="P12" style:family="paragraph" style:parent-style-name="Standard">
      <style:paragraph-properties fo:margin-top="0cm" fo:margin-bottom="0cm" style:contextual-spacing="false" fo:line-height="100%"/>
      <style:text-properties style:font-name="BiancoeneroRegular" fo:font-size="10pt" style:font-size-asian="10pt" style:font-name-complex="BiancoeneroRegular1" style:font-size-complex="10pt"/>
    </style:style>
    <style:style style:name="P13" style:family="paragraph" style:parent-style-name="Standard">
      <style:paragraph-properties fo:margin-top="0cm" fo:margin-bottom="0cm" style:contextual-spacing="false" fo:line-height="100%" fo:padding-left="0cm" fo:padding-right="0cm" fo:padding-top="0cm" fo:padding-bottom="0.035cm" fo:border-left="none" fo:border-right="none" fo:border-top="none" fo:border-bottom="1.5pt solid #000000">
        <style:tab-stops>
          <style:tab-stop style:position="17cm" style:type="right"/>
        </style:tab-stops>
      </style:paragraph-properties>
    </style:style>
    <style:style style:name="P14" style:family="paragraph" style:parent-style-name="Standard">
      <style:paragraph-properties fo:margin-top="0cm" fo:margin-bottom="0cm" style:contextual-spacing="false" fo:line-height="100%" fo:text-align="end" style:justify-single-word="false" fo:padding-left="0cm" fo:padding-right="0cm" fo:padding-top="0cm" fo:padding-bottom="0.035cm" fo:border-left="none" fo:border-right="none" fo:border-top="none" fo:border-bottom="1.5pt solid #000000">
        <style:tab-stops>
          <style:tab-stop style:position="17cm" style:type="right"/>
        </style:tab-stops>
      </style:paragraph-properties>
    </style:style>
    <style:style style:name="P15" style:family="paragraph" style:parent-style-name="Standard">
      <style:paragraph-properties fo:margin-top="0cm" fo:margin-bottom="0cm" style:contextual-spacing="false" fo:line-height="100%" fo:padding-left="0cm" fo:padding-right="0cm" fo:padding-top="0cm" fo:padding-bottom="0.035cm" fo:border-left="none" fo:border-right="none" fo:border-top="none" fo:border-bottom="1.5pt solid #000000">
        <style:tab-stops>
          <style:tab-stop style:position="17cm" style:type="right"/>
        </style:tab-stops>
      </style:paragraph-properties>
      <style:text-properties style:font-name="Calibri" style:font-name-asian="Times New Roman" style:language-asian="it" style:country-asian="IT" style:font-name-complex="Times New Roman"/>
    </style:style>
    <style:style style:name="P16" style:family="paragraph" style:parent-style-name="Standard">
      <style:paragraph-properties fo:margin-top="0cm" fo:margin-bottom="0cm" style:contextual-spacing="false" fo:line-height="100%" fo:text-align="end" style:justify-single-word="false" fo:padding-left="0cm" fo:padding-right="0cm" fo:padding-top="0cm" fo:padding-bottom="0.035cm" fo:border-left="none" fo:border-right="none" fo:border-top="none" fo:border-bottom="1.5pt solid #000000">
        <style:tab-stops>
          <style:tab-stop style:position="17cm" style:type="right"/>
        </style:tab-stops>
      </style:paragraph-properties>
      <style:text-properties style:font-name="Calibri" style:font-name-asian="Times New Roman" style:language-asian="it" style:country-asian="IT" style:font-name-complex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Calibri" fo:font-weight="bold" style:font-name-asian="Times New Roman" style:language-asian="it" style:country-asian="IT" style:font-weight-asian="bold" style:font-name-complex="Times New Roman"/>
    </style:style>
    <style:style style:name="T3" style:family="text">
      <style:text-properties style:font-name="Calibri" fo:font-weight="bold" style:font-name-asian="Times New Roman" style:language-asian="it" style:country-asian="IT" style:font-weight-asian="bold" style:font-name-complex="Times New Roman" style:font-weight-complex="bold"/>
    </style:style>
    <style:style style:name="T4" style:family="text">
      <style:text-properties style:font-name="Calibri" style:font-name-asian="Times New Roman" style:language-asian="it" style:country-asian="IT" style:font-name-complex="Times New Roman"/>
    </style:style>
    <style:style style:name="T5" style:family="text">
      <style:text-properties style:font-name="BiancoeneroRegular" fo:font-size="10pt" fo:font-weight="bold" style:font-size-asian="10pt" style:font-weight-asian="bold" style:font-name-complex="BiancoeneroRegular1" style:font-size-complex="10pt"/>
    </style:style>
    <style:style style:name="T6" style:family="text">
      <style:text-properties style:font-name="BiancoeneroRegular" fo:font-size="10pt" style:font-size-asian="10pt" style:font-name-complex="BiancoeneroRegular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ALLEGATO 4</text:p>
      <text:p text:style-name="P8"/>
      <text:p text:style-name="P9"><text:span text:style-name="T1">DICHIARAZIONE SOSTITUTIVA resa ai sensi e per gli effetti del DPR 28 dicembre</text:span></text:p>
      <text:p text:style-name="P9"><text:span text:style-name="T1">2000 n. 445</text:span></text:p>
      <text:p text:style-name="P8"/>
      <text:p text:style-name="P8"/>
      <text:p text:style-name="P10">Il/a sottoscritto/a _______________________ nato/a a __________________ (_______) il _______________,residente a ________________ (______) in</text:p>
      <text:p text:style-name="P10">__________________________,n._____</text:p>
      <text:p text:style-name="P10">Ai sensi e per gli effetti dell’art. 76 D.P.R. n. 445/2000, consapevole della responsabilità e delle conseguenze civili e penali previste in caso di dichiarazioni mendaci e/o formazione od uso di atti falsi nonché in caso di esibizione di atti contenenti dati non più corrispondenti a verità, e consapevole, altresì, che qualora emerga la non veridicità del contenuto della presente dichiarazione, il sottoscritto decadrà dai benefici per i quali la stessa è rilasciata,</text:p>
      <text:p text:style-name="P9">D I C H I A R A</text:p>
      <text:p text:style-name="P8"/>
      <text:p text:style-name="P8"><text:span text:style-name="T1">di aver conseguito i seguenti titoli formativi e scientifici:</text:span></text:p>
      <text:p text:style-name="P11"/>
      <text:p text:style-name="P8">1-_____________________________ in data _________presso___________</text:p>
      <text:p text:style-name="P6">2-_____________________________ in data _________presso___________</text:p>
      <text:p text:style-name="P8">3-_____________________________ in data__________ presso___________</text:p>
      <text:p text:style-name="P8">4-_____________________________ in data _________presso___________</text:p>
      <text:p text:style-name="P8">5-_____________________________ in data _________presso___________</text:p>
      <text:p text:style-name="P8">6-_____________________________ in data__________ presso___________</text:p>
      <text:p text:style-name="P8">7-_____________________________ in data _________presso___________</text:p>
      <text:p text:style-name="P6">8-_____________________________ in data _________presso___________</text:p>
      <text:p text:style-name="P8">9-_____________________________ in data__________ presso___________</text:p>
      <text:p text:style-name="P8">10-_____________________________ in data _________presso___________</text:p>
      <text:p text:style-name="P8"/>
      <text:p text:style-name="P8"><text:span text:style-name="T3">di aver di aver svolto le seguenti esperienze professionali:</text:span></text:p>
      <text:p text:style-name="P8"/>
      <text:p text:style-name="P12"/>
      <text:p text:style-name="P8"><text:span text:style-name="T3">Sportello d'ascolto</text:span></text:p>
      <text:p text:style-name="P12"/>
      <text:list xml:id="list4270100877" text:style-name="WWNum1">
        <text:list-item>
          <text:p text:style-name="P4">_____________________________ in data _________presso___________</text:p>
        </text:list-item>
        <text:list-item>
          <text:p text:style-name="P2">_____________________________ in data _________presso___________</text:p>
        </text:list-item>
        <text:list-item>
          <text:p text:style-name="P4">_____________________________ in data__________ presso___________</text:p>
        </text:list-item>
        <text:list-item>
          <text:p text:style-name="P4">_____________________________ in data _________presso___________</text:p>
        </text:list-item>
        <text:list-item>
          <text:p text:style-name="P2">_____________________________ in data _________presso___________</text:p>
        </text:list-item>
        <text:list-item>
          <text:p text:style-name="P4">_____________________________ in data__________ presso___________</text:p>
        </text:list-item>
      </text:list>
      <text:p text:style-name="P8"/>
      <text:list xml:id="list100408747758412" text:continue-numbering="true" text:style-name="WWNum1">
        <text:list-item>
          <text:p text:style-name="P4">_____________________________ in data _________presso___________</text:p>
        </text:list-item>
        <text:list-item>
          <text:p text:style-name="P2">_____________________________ in data _________presso___________</text:p>
        </text:list-item>
        <text:list-item>
          <text:p text:style-name="P4">_____________________________ in data__________ presso___________</text:p>
        </text:list-item>
      </text:list>
      <text:p text:style-name="P8"/>
      <text:list xml:id="list100409773482104" text:continue-numbering="true" text:style-name="WWNum1">
        <text:list-item>
          <text:p text:style-name="P4">_____________________________ in data _________presso___________</text:p>
        </text:list-item>
      </text:list>
      <text:p text:style-name="P8"/>
      <text:p text:style-name="P8"/>
      <text:p text:style-name="P8"><text:span text:style-name="T3">Assistente all'autonomia e alla comunicazione</text:span></text:p>
      <text:p text:style-name="P12"/>
      <text:list xml:id="list4089378475" text:style-name="WWNum2">
        <text:list-item>
          <text:p text:style-name="P5">_____________________________ in data _________presso___________</text:p>
        </text:list-item>
        <text:list-item>
          <text:p text:style-name="P3"><text:soft-page-break/>_____________________________ in data _________presso___________</text:p>
        </text:list-item>
        <text:list-item>
          <text:p text:style-name="P5">_____________________________ in data__________ presso___________</text:p>
        </text:list-item>
        <text:list-item>
          <text:p text:style-name="P5">_____________________________ in data _________presso___________</text:p>
        </text:list-item>
        <text:list-item>
          <text:p text:style-name="P3">_____________________________ in data _________presso___________</text:p>
        </text:list-item>
        <text:list-item>
          <text:p text:style-name="P5">_____________________________ in data__________ presso___________</text:p>
        </text:list-item>
      </text:list>
      <text:p text:style-name="P8"/>
      <text:list xml:id="list100409368540725" text:continue-numbering="true" text:style-name="WWNum2">
        <text:list-item>
          <text:p text:style-name="P5">_____________________________ in data _________presso___________</text:p>
        </text:list-item>
        <text:list-item>
          <text:p text:style-name="P3">_____________________________ in data _________presso___________</text:p>
        </text:list-item>
        <text:list-item>
          <text:p text:style-name="P5">_____________________________ in data__________ presso___________</text:p>
        </text:list-item>
      </text:list>
      <text:p text:style-name="P8"/>
      <text:list xml:id="list100408250372714" text:continue-numbering="true" text:style-name="WWNum2">
        <text:list-item>
          <text:p text:style-name="P5">_____________________________ in data _________presso___________</text:p>
        </text:list-item>
      </text:list>
      <text:p text:style-name="P8"/>
      <text:p text:style-name="P8"><text:span text:style-name="T2">Ruolo come formatore/conduttore di laboratori per personale scolastico (minimo 30 ore per ogni esperienza documentata e retribuita)</text:span></text:p>
      <text:p text:style-name="P12"/>
      <text:p text:style-name="P1"><text:span text:style-name="T6">1.<text:tab/></text:span>_____________________________ in data _________presso___________</text:p>
      <text:p text:style-name="P1">2.<text:tab/>_____________________________ in data _________presso___________</text:p>
      <text:p text:style-name="P1">3.<text:tab/>_____________________________ in data__________ presso___________</text:p>
      <text:p text:style-name="P1">4.<text:tab/>_____________________________ in data _________presso___________</text:p>
      <text:p text:style-name="P1">5.<text:tab/>_____________________________ in data _________presso___________</text:p>
      <text:p text:style-name="P1"/>
      <text:p text:style-name="P8"><text:span text:style-name="T2">Ruolo come formatore/conduttore di laboratori per famiglie e/o alunni (minimo 30 ore per ogni esperienza documentata e retribuita)</text:span></text:p>
      <text:p text:style-name="P12"/>
      <text:p text:style-name="P1"><text:span text:style-name="T6">1.<text:tab/></text:span>_____________________________ in data _________presso___________</text:p>
      <text:p text:style-name="P1">2.<text:tab/>_____________________________ in data _________presso___________</text:p>
      <text:p text:style-name="P1">3.<text:tab/>_____________________________ in data__________ <text:bookmark text:name="_GoBack"/>presso___________</text:p>
      <text:p text:style-name="P1">4.<text:tab/>_____________________________ in data _________presso___________</text:p>
      <text:p text:style-name="P1">5.<text:tab/>_____________________________ in data _________presso___________</text:p>
      <text:p text:style-name="P12"/>
      <text:p text:style-name="P13"><text:span text:style-name="T4">Data</text:span></text:p>
      <text:p text:style-name="P15"/>
      <text:p text:style-name="P14"><text:span text:style-name="T4">Firma</text:span></text:p>
      <text:p text:style-name="P16"/>
      <text:p text:style-name="P16"/>
      <text:p text:style-name="P7"/>
      <text:p text:style-name="P6"/>
      <text:p text:style-name="P6"/>
      <text:p text:style-name="P6"/>
      <text:p text:style-name="P6"/>
      <text:p text:style-name="P6"/>
      <text:p text:style-name="P6"/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BiancoeneroRegular" svg:font-family="BiancoeneroRegular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rial" svg:font-family="Arial" style:font-family-generic="system" style:font-pitch="variable"/>
    <style:font-face style:name="BiancoeneroRegular1" svg:font-family="BiancoeneroRegular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rosanna.danna</meta:initial-creator>
    <dc:creator>rosanna.danna</dc:creator>
    <meta:editing-cycles>2</meta:editing-cycles>
    <meta:creation-date>2020-11-17T11:04:00</meta:creation-date>
    <dc:date>2020-11-23T08:08:00</dc:date>
    <meta:editing-duration>PT1M</meta:editing-duration>
    <meta:generator>LibreOffice/7.1.6.2$Windows_X86_64 LibreOffice_project/0e133318fcee89abacd6a7d077e292f1145735c3</meta:generator>
    <meta:document-statistic meta:table-count="0" meta:image-count="0" meta:object-count="0" meta:page-count="2" meta:paragraph-count="55" meta:word-count="365" meta:character-count="3877" meta:non-whitespace-character-count="3587"/>
    <meta:user-defined meta:name="AppVersion">16.0000</meta:user-defined>
    <meta:template xlink:type="simple" xlink:actuate="onRequest" xlink:title="Normal" xlink:href=""/>
  </office:meta>
</office:document-meta>
</file>